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P17" style:parent-style-name="Информацияоверсии" style:family="paragraph">
      <style:text-properties fo:font-size="8pt" style:font-size-asian="8pt"/>
    </style:style>
    <style:style style:name="TableColumn19" style:family="table-column">
      <style:table-column-properties style:column-width="4.4486in" style:use-optimal-column-width="false"/>
    </style:style>
    <style:style style:name="TableColumn20" style:family="table-column">
      <style:table-column-properties style:column-width="2.2048in" style:use-optimal-column-width="false"/>
    </style:style>
    <style:style style:name="Table18" style:family="table">
      <style:table-properties style:width="6.6534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Нормальный" style:family="paragraph">
      <style:paragraph-properties fo:text-align="end" fo:text-indent="0in"/>
    </style:style>
    <style:style style:name="TableColumn26" style:family="table-column">
      <style:table-column-properties style:column-width="4.4486in" style:use-optimal-column-width="false"/>
    </style:style>
    <style:style style:name="TableColumn27" style:family="table-column">
      <style:table-column-properties style:column-width="2.2048in" style:use-optimal-column-width="false"/>
    </style:style>
    <style:style style:name="Table25" style:family="table">
      <style:table-properties style:width="6.6534in" fo:margin-left="0in" table:align="lef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Нормальный" style:family="paragraph">
      <style:paragraph-properties fo:text-align="end" fo:text-indent="0in"/>
    </style:style>
    <style:style style:name="P32" style:parent-style-name="Нормальный" style:family="paragraph">
      <style:paragraph-properties fo:text-align="end" fo:text-indent="0in"/>
    </style:style>
    <style:style style:name="T33" style:parent-style-name="Основнойшрифтабзаца" style:family="text">
      <style:text-properties fo:font-weight="bold" style:font-weight-asian="bold" fo:color="#26282F"/>
    </style:style>
    <style:style style:name="T34" style:parent-style-name="Основнойшрифтабзаца" style:family="text">
      <style:text-properties fo:font-weight="bold" style:font-weight-asian="bold" fo:color="#26282F"/>
    </style:style>
    <style:style style:name="T35" style:parent-style-name="Основнойшрифтабзаца" style:family="text">
      <style:text-properties fo:font-weight="bold" style:font-weight-asian="bold" fo:color="#26282F"/>
    </style:style>
    <style:style style:name="P36" style:parent-style-name="Информацияоверсии" style:family="paragraph">
      <style:text-properties fo:font-size="8pt" style:font-size-asian="8pt"/>
    </style:style>
    <style:style style:name="P37" style:parent-style-name="Информацияоверсии" style:family="paragraph">
      <style:text-properties fo:font-size="8pt" style:font-size-asian="8pt"/>
    </style:style>
    <style:style style:name="P38" style:parent-style-name="Информацияоверсии" style:family="paragraph">
      <style:text-properties fo:font-size="8pt" style:font-size-asian="8pt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05888261/0" office:target-frame-name="_top" xlink:show="replace">Решение Магнитогорского городского Собрания депутатов Челябинской области от 29 ноября 2022 г. N 201 "Об утверждении новой редакции Положения об официальном сайте Магнитогорского<text:s/>городского Собрания депутатов в информационно-телекоммуникационной сети "Интернет"</text:a></text:h>
      <text:p text:style-name="Информацияобизменениях">С изменениями и дополнениями от:</text:p>
      <text:p text:style-name="Информацияобизменениях">27 февраля 2024 г., 24 марта 2026 г.</text:p>
      <text:p text:style-name="Нормальный"/>
      <text:p text:style-name="P17">Информация об изменениях:</text:p>
      <text:p text:style-name="Информацияоверсии"><text:bookmark-start text:name="anchor10001"/><text:bookmark-end text:name="anchor10001"/>Преамбула изменена с 1 апреля 2026 г. -<text:s/><text:a xlink:href="https://internet.garant.ru/document/redirect/413990654/2" office:target-frame-name="_top" xlink:show="replace">Решение</text:a><text:s/>Магнитогорского городского Собрания депутатов от 24 марта 2026 г. N 39</text:p>
      <text:p text:style-name="Информацияоверсии">Изменения<text:s/><text:a xlink:href="https://internet.garant.ru/document/redirect/413990654/4" office:target-frame-name="_top" xlink:show="replace">распространяют</text:a><text:s/>свое действие на правоотношения, возникшие с 1 марта 2026 г.</text:p>
      <text:p text:style-name="Информацияоверсии"><text:a xlink:href="https://internet.garant.ru/document/redirect/411821297/10001" office:target-frame-name="_top" xlink:show="replace">См. предыдущую редакцию</text:a></text:p>
      <text:p text:style-name="Нормальный">В соответствии с<text:s/><text:a xlink:href="https://internet.garant.ru/document/redirect/194874/0" office:target-frame-name="_top" xlink:show="replace">Федеральным законом</text:a><text:s/>от 9 февраля 2009 года N 8-ФЗ "Об обеспечении доступа к информации о деятельности государственных органов и органов местного самоуправления",<text:s/><text:a xlink:href="https://internet.garant.ru/document/redirect/12148555/0" office:target-frame-name="_top" xlink:show="replace">Федеральным законом</text:a><text:s/>от 27 июля 2006 года N 149-ФЗ "Об информации,<text:s/>информационных технологиях и о защите информации",<text:s/><text:a xlink:href="https://internet.garant.ru/document/redirect/8701737/101" office:target-frame-name="_top" xlink:show="replace">Уставом</text:a><text:s/>города Магнитогорска,<text:s/><text:a xlink:href="https://internet.garant.ru/document/redirect/19890820/1000" office:target-frame-name="_top" xlink:show="replace">Порядком</text:a><text:s/>организации доступа к информации о деятельности органов местного самоуправления города Магнитогорска, утвержденным<text:s/><text:a xlink:href="https://internet.garant.ru/document/redirect/19890820/0" office:target-frame-name="_top" xlink:show="replace">Решением</text:a><text:s/>Магнитогорского городского Собрания депутатов от 25 июня 2019 года N 92, Магнитогорское городское Собрание депутатов решает:</text:p>
      <text:p text:style-name="Нормальный"><text:bookmark-start text:name="anchor1042"/><text:bookmark-end text:name="anchor1042"/>1. Утвердить новую редакцию<text:s/><text:a xlink:href="#anchor1000" office:target-frame-name="_top" xlink:show="replace">Положения</text:a><text:s/>об официальном сайте Магнитогорского городского Собрания депутатов в информационно-телекоммуникационной сети "Интернет" (прилагается).</text:p>
      <text:p text:style-name="Нормальный"><text:bookmark-start text:name="anchor1043"/><text:bookmark-end text:name="anchor1043"/>2. Настоящее Решение вступает в силу после его<text:s/><text:a xlink:href="https://internet.garant.ru/document/redirect/405888262/0" office:target-frame-name="_top" xlink:show="replace">официального опубликования</text:a><text:s/>и распространяет свое действие на правоотношения, возникшие с 1 декабря 2022 года.</text:p>
      <text:p text:style-name="Нормальный"><text:bookmark-start text:name="anchor1044"/><text:bookmark-end text:name="anchor1044"/>3. Контроль исполнения настоящего Решения возложить на председателя Магнитогорского городского Собрания депутатов А.О. Морозова.</text:p>
      <text:p text:style-name="Нормальный"/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Прижатыйвлево">Глава города Магнитогорска</text:p>
          </table:table-cell>
          <table:table-cell table:style-name="TableCell23">
            <text:p text:style-name="P24">С.Н. Бердников</text:p>
          </table:table-cell>
        </table:table-row>
      </table:table>
      <text:p text:style-name="Нормальный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Прижатыйвлево">Председатель Магнитогорского городского Собрания депутатов</text:p>
          </table:table-cell>
          <table:table-cell table:style-name="TableCell30">
            <text:p text:style-name="P31">А.О. Морозов</text:p>
          </table:table-cell>
        </table:table-row>
      </table:table>
      <text:p text:style-name="Нормальный"/>
      <text:p text:style-name="P32"><text:bookmark-start text:name="anchor1000"/><text:bookmark-end text:name="anchor1000"/><text:span text:style-name="T33">Утверждено<text:s/></text:span><text:a xlink:href="#anchor0" office:target-frame-name="_top" xlink:show="replace"><text:span text:style-name="T34">Решением</text:span></text:a><text:span text:style-name="T35"><text:s/>Магнитогорского городского Собрания депутатов от 29 ноября 2022 г. N 201</text:span></text:p>
      <text:p text:style-name="Нормальный"/>
      <text:h text:style-name="Заголовок1" text:outline-level="1">Положение об официальном сайте Магнитогорского городского Собрания депутатов в информационно-телекоммуникационной сети "Интернет"</text:h>
      <text:p text:style-name="Информацияобизменениях">С изменениями и дополнениями от:</text:p>
      <text:p text:style-name="Информацияобизменениях">27 февраля<text:s/>2024 г., 24 марта 2026 г.</text:p>
      <text:p text:style-name="Нормальный"/>
      <text:h text:style-name="Заголовок1" text:outline-level="1"><text:bookmark-start text:name="anchor1041"/><text:bookmark-end text:name="anchor1041"/>1. Общие Положения</text:h>
      <text:p text:style-name="Нормальный"/>
      <text:p text:style-name="Нормальный"><text:bookmark-start text:name="anchor1001"/><text:bookmark-end text:name="anchor1001"/>1. Положение об официальном сайте Магнитогорского городского Собрания депутатов в информационно-телекоммуникационной сети "Интернет" (далее - Положение) определяет основные принципы организации работы<text:s/><text:a xlink:href="https://www.sobranie74.ru/" office:target-frame-name="_top" xlink:show="replace">официального сайта</text:a><text:s/>Магнитогорского городского Собрания депутатов (далее - городское Собрание) в информационно-телекоммуникационной сети "Интернет" (далее - сеть "Интернет"), регламентирует подготовку, размещение и<text:s/>организацию доступа к информации о деятельности городского Собрания.</text:p>
      <text:p text:style-name="P36">Информация об изменениях:</text:p>
      <text:p text:style-name="Информацияоверсии"><text:bookmark-start text:name="anchor1002"/><text:bookmark-end text:name="anchor1002"/><text:soft-page-break/>Пункт 2 изменен с 1 апреля 2026 г. -<text:s/><text:a xlink:href="https://internet.garant.ru/document/redirect/413990654/6" office:target-frame-name="_top" xlink:show="replace">Решение</text:a><text:s/>Магнитогорского городского Собрания депутатов от 24 марта 2026 г. N 39</text:p>
      <text:p text:style-name="Информацияоверсии">Изменения<text:s/><text:a xlink:href="https://internet.garant.ru/document/redirect/413990654/4" office:target-frame-name="_top" xlink:show="replace">распространяют</text:a><text:s/>свое действие на правоотношения, возникшие с 1 марта 2026 г.</text:p>
      <text:p text:style-name="Информацияоверсии"><text:a xlink:href="https://internet.garant.ru/document/redirect/411821297/1002" office:target-frame-name="_top" xlink:show="replace">См. предыдущую редакцию</text:a></text:p>
      <text:p text:style-name="Нормальный">2. В настоящем Положении используются основные понятия и термины, определенные в<text:s/><text:a xlink:href="https://internet.garant.ru/document/redirect/194874/1" office:target-frame-name="_top" xlink:show="replace">Федеральном законе</text:a><text:s/>от 9 февраля 2009 года N 8-ФЗ "Об обеспечении доступа к информации о деятельности государственных органов и органов местного самоуправления".</text:p>
      <text:p text:style-name="Нормальный"><text:bookmark-start text:name="anchor1003"/><text:bookmark-end text:name="anchor1003"/>3.<text:s/><text:a xlink:href="https://www.sobranie74.ru/" office:target-frame-name="_top" xlink:show="replace">Официальный сайт</text:a><text:s/>городского Собрания в сети "Интернет" (далее - сайт) создан для обеспечения реализации прав граждан и<text:s/>организаций на доступ к информации о деятельности городского Собрания, к которой относится информация, созданная в пределах полномочий городского Собрания либо поступившая в городское Собрание.</text:p>
      <text:p text:style-name="Нормальный"><text:bookmark-start text:name="anchor1004"/><text:bookmark-end text:name="anchor1004"/>4. Электронный адрес сайта -<text:s/><text:a xlink:href="https://www.sobranie74.ru/" office:target-frame-name="_top" xlink:show="replace">www.sobranie74.ru</text:a>.</text:p>
      <text:p text:style-name="Нормальный"/>
      <text:h text:style-name="Заголовок1" text:outline-level="1"><text:bookmark-start text:name="anchor1005"/><text:bookmark-end text:name="anchor1005"/>2. Обеспечение функционирования и информационного наполнения сайта</text:h>
      <text:p text:style-name="Нормальный"/>
      <text:p text:style-name="Нормальный"><text:bookmark-start text:name="anchor1006"/><text:bookmark-end text:name="anchor1006"/>5. На сайте размещается информация о деятельности городского Собрания, депутатов городского Собрания, раздел "Интернет-приемная", а также может размещаться<text:s/>информация об иных лицах и организациях.</text:p>
      <text:p text:style-name="Нормальный">Сайт взаимодействует с федеральной государственной информационной системой "<text:a xlink:href="http://www.gosuslugi.ru/" office:target-frame-name="_top" xlink:show="replace">Единый портал</text:a><text:s/>государственных и муниципальных услуг (функций)" в порядке и в соответствии с требованиями, которые утверждаются Правительством Российской Федерации.</text:p>
      <text:p text:style-name="Нормальный"><text:bookmark-start text:name="anchor1007"/><text:bookmark-end text:name="anchor1007"/>6. Обращения граждан и организаций в форме электронных документов, поступившие в городское Собрание через раздел "Интернет-приемная", рассматриваются в сроки, установленные законодательством. Обращения граждан и организаций в форме электронных документов, поступившие в городское Собрание через раздел "Интернет-приемная", адресованные депутату городского Собрания, перенаправляются в адрес депутата городского Собрания.</text:p>
      <text:p text:style-name="P37">Информация об изменениях:</text:p>
      <text:p text:style-name="Информацияоверсии"><text:bookmark-start text:name="anchor1008"/><text:bookmark-end text:name="anchor1008"/>Пункт 7 изменен с 1 апреля 2026 г. -<text:s/><text:a xlink:href="https://internet.garant.ru/document/redirect/413990654/7" office:target-frame-name="_top" xlink:show="replace">Решение</text:a><text:s/>Магнитогорского городского Собрания депутатов от 24 марта 2026 г. N 39</text:p>
      <text:p text:style-name="Информацияоверсии">Изменения<text:s/><text:a xlink:href="https://internet.garant.ru/document/redirect/413990654/4" office:target-frame-name="_top" xlink:show="replace">распространяют</text:a><text:s/>свое действие на правоотношения, возникшие с 1 марта 2026 г.</text:p>
      <text:p text:style-name="Информацияоверсии"><text:a xlink:href="https://internet.garant.ru/document/redirect/411821297/1008" office:target-frame-name="_top" xlink:show="replace">См. предыдущую редакцию</text:a></text:p>
      <text:p text:style-name="Нормальный">7. Общедоступная информация о деятельности городского Собрания, в том числе информация в форме открытых данных (за исключением информации, указанной в<text:s/><text:a xlink:href="https://internet.garant.ru/document/redirect/194874/1471" office:target-frame-name="_top" xlink:show="replace">части 7.1 статьи 14</text:a><text:s/>Федерального закона от 9 февраля 2009 года N 8-ФЗ "Об обеспечении доступа к информации о деятельности государственных органов и органов местного самоуправления") размещается на сайте в соответствии с<text:s/><text:a xlink:href="https://internet.garant.ru/document/redirect/405888753/1000" office:target-frame-name="_top" xlink:show="replace">Перечнем</text:a><text:s/>информации о деятельности Магнитогорского городского Собрания депутатов, размещаемой на официальном сайте Магнитогорского городского Собрания депутатов, утвержденным решением городского Собрания.</text:p>
      <text:p text:style-name="Нормальный"><text:bookmark-start text:name="anchor1009"/><text:bookmark-end text:name="anchor1009"/>8. Размещение на сайте информации об иных лицах и организациях осуществляется по согласованию с председателем городского Собрания.</text:p>
      <text:p text:style-name="Нормальный"><text:bookmark-start text:name="anchor1010"/><text:bookmark-end text:name="anchor1010"/>9. Техническую поддержку сайта, реализацию политики разграничения доступа и обеспечение безопасности информационных ресурсов сайта осуществляет администратор сайта и (или) иная организация, выбранные в порядке, установленном<text:s/>законодательством.</text:p>
      <text:p text:style-name="Нормальный"><text:bookmark-start text:name="anchor1011"/><text:bookmark-end text:name="anchor1011"/>10. Подготовку информации о деятельности городского Собрания, размещаемой на сайте, ее обобщение и систематизацию, проверку ее достоверности и актуальности, а также обеспечение соблюдения периодичности размещения и обновления информации,<text:s/>а также своевременное и регулярное размещение информации осуществляют работники городского Собрания в соответствии с распределением обязанностей согласно распоряжению председателя городского Собрания.</text:p>
      <text:p text:style-name="Нормальный"><text:bookmark-start text:name="anchor1012"/><text:bookmark-end text:name="anchor1012"/>11. Размещение полученной информации на сайте, ее обновление, контроль своевременности, периодичности размещения и обновления информации, контроль корректности и полноты<text:s/><text:soft-page-break/>размещенной информации (оперативное оповещение лиц, предоставивших материалы, об опечатках в тексте, согласование с указанными лицами необходимой корректировки текста), своевременное удаление информации в случае ее неактуальности осуществляют работники городского Собрания, ответственные за размещение информации на сайте.</text:p>
      <text:p text:style-name="Нормальный"><text:bookmark-start text:name="anchor1013"/><text:bookmark-end text:name="anchor1013"/>12. Контроль за работой сайта, за соблюдением установленных требований и<text:s/>за соответствием контента тематике сайта, а также координацию работ по развитию и поддержке сайта осуществляют работники городского Собрания в соответствии с распределением обязанностей согласно распоряжению председателя городского Собрания.</text:p>
      <text:p text:style-name="Нормальный"/>
      <text:h text:style-name="Заголовок1" text:outline-level="1"><text:bookmark-start text:name="anchor1014"/><text:bookmark-end text:name="anchor1014"/>3. Требования<text:s/>к технологическим, программным и лингвистическим средствам обеспечения пользования сайтом</text:h>
      <text:p text:style-name="Нормальный"/>
      <text:p text:style-name="Нормальный"><text:bookmark-start text:name="anchor1015"/><text:bookmark-end text:name="anchor1015"/>13. Информация, размещаемая на сайте:</text:p>
      <text:p text:style-name="Нормальный"><text:bookmark-start text:name="anchor1016"/><text:bookmark-end text:name="anchor1016"/>1) должна быть круглосуточно доступна пользователям информацией для получения, ознакомления и использования, а также для автоматической (без участия человека) обработки информационными системами, без взимания платы за ознакомление с информацией или иное ее использование и иных ограничений;</text:p>
      <text:p text:style-name="Нормальный"><text:bookmark-start text:name="anchor1017"/><text:bookmark-end text:name="anchor1017"/>2) должна быть доступна пользователям информацией без использования программного обеспечения, установка которого на технические средства пользователя информацией требует заключения пользователем лицензионного или иного соглашения с правообладателем программного обеспечения, предусматривающего взимание с пользователя информацией платы;</text:p>
      <text:p text:style-name="Нормальный"><text:bookmark-start text:name="anchor1018"/><text:bookmark-end text:name="anchor1018"/>3) не должна быть зашифрована или защищена от доступа иными средствами, не позволяющими осуществить ознакомление пользователя информацией с ее содержанием без использования иного программного обеспечения или технических средств, чем веб-обозреватель. Доступ к информации, размещенной на сайте, не может быть обусловлен требованием регистрации пользователей информации или предоставления ими персональных данных, а также требованием заключения ими лицензионных или иных соглашений.</text:p>
      <text:p text:style-name="Нормальный"><text:bookmark-start text:name="anchor1019"/><text:bookmark-end text:name="anchor1019"/>14. Информация размещается на сайте на русском языке. Наименования иностранных юридических и имена физических лиц, а также иностранные официальные обозначения могут быть указаны с использованием соответствующего иностранного алфавита.</text:p>
      <text:p text:style-name="Нормальный"><text:bookmark-start text:name="anchor1020"/><text:bookmark-end text:name="anchor1020"/>15. На сайте должны быть предусмотрены интерактивные сервисы,<text:s/>предназначенные для организации диалога между представителями городского Собрания и пользователями информацией.</text:p>
      <text:p text:style-name="Нормальный"><text:bookmark-start text:name="anchor1021"/><text:bookmark-end text:name="anchor1021"/>16. Информация в виде текста размещается на сайте в формате, обеспечивающем возможность поиска и копирования фрагментов текста средствами веб-обозревателя ("гипертекстовый формат").</text:p>
      <text:p text:style-name="Нормальный"><text:bookmark-start text:name="anchor1022"/><text:bookmark-end text:name="anchor1022"/>17. Правовые и иные акты, проекты актов, доклады, отчеты, договоры, обзоры, прогнозы, протоколы, заключения, статистическая информация, образцы форм и иных документов дополнительно к гипертекстовому формату размещаются<text:s/>на сайте в виде файлов в формате, обеспечивающем возможность их сохранения на технических средствах пользователей информацией и допускающем после сохранения возможность поиска и копирования произвольного фрагмента текста средствами соответствующей программы для просмотра ("документ в электронной форме").</text:p>
      <text:p text:style-name="Нормальный">Нормативные правовые и иные документы могут дополнительно размещаться на сайте в графическом формате в виде графических образов их оригиналов ("графический формат").</text:p>
      <text:p text:style-name="Нормальный"><text:bookmark-start text:name="anchor1023"/><text:bookmark-end text:name="anchor1023"/>18. Программное обеспечение и технологические средства обеспечения пользования сайтом, а также форматы размещенной на нем информации должны:</text:p>
      <text:p text:style-name="Нормальный"><text:bookmark-start text:name="anchor1024"/><text:bookmark-end text:name="anchor1024"/>1) обеспечивать немедленный и свободный доступ пользователей к информации, размещенной на сайте.</text:p>
      <text:p text:style-name="Нормальный">Пользование информацией, размещенной на сайте, не может быть обусловлено требованием использования пользователями определенных веб-обозревателей или установки на технические средства пользователей программного обеспечения, специально созданного для доступа к информации, размещенной на сайте;</text:p>
      <text:p text:style-name="Нормальный"><text:bookmark-start text:name="anchor1025"/><text:bookmark-end text:name="anchor1025"/><text:soft-page-break/>2) предоставлять пользователям информацией возможность беспрепятственного поиска и получения всей текстовой информации, размещенной на сайте, включая поиск документа среди всех документов, размещенных на сайте, по его реквизитам, названию документа;</text:p>
      <text:p text:style-name="Нормальный"><text:bookmark-start text:name="anchor1026"/><text:bookmark-end text:name="anchor1026"/>3) предоставлять<text:s/>пользователям информацией возможность поиска и получения информации, размещенной на сайте, средствами автоматизированного сбора данных в сети "Интернет", в том числе поисковыми системами;</text:p>
      <text:p text:style-name="Нормальный"><text:bookmark-start text:name="anchor1027"/><text:bookmark-end text:name="anchor1027"/>4) обеспечивать учет посещаемости сайта путем размещения программного кода ("счетчика посещений"), предоставляемого общедоступными системами сбора статистики в сети "Интернет" и обеспечивающего фиксацию факта посещения сайта пользователем;</text:p>
      <text:p text:style-name="Нормальный"><text:bookmark-start text:name="anchor1028"/><text:bookmark-end text:name="anchor1028"/>5) обеспечивать бесплатное раскрытие в сети "Интернет" сводных данных о посещаемости<text:s/>сайта;</text:p>
      <text:p text:style-name="Нормальный"><text:bookmark-start text:name="anchor1029"/><text:bookmark-end text:name="anchor1029"/>6) обеспечивать пользователям информацией возможность навигации, поиска и использования текстовой информации, размещенной на сайте, при выключенной функции отображения графических элементов страниц в веб-обозревателе;</text:p>
      <text:p text:style-name="Нормальный"><text:bookmark-start text:name="anchor1030"/><text:bookmark-end text:name="anchor1030"/>7) предоставлять пользователям<text:s/>информацией возможность пользоваться официальным сайтом, в том числе посредством клавиатуры, без необходимости удерживать отдельные клавиши определенное время или необходимости придерживаться определенной последовательности ввода, производить одновременные нажатия нескольких клавиш, а также возможность пользоваться сайтом с применением различных устройств ввода или вывода, в том числе сенсорных экранов.</text:p>
      <text:p text:style-name="Нормальный"><text:bookmark-start text:name="anchor1031"/><text:bookmark-end text:name="anchor1031"/>19. Навигационные средства сайта должны соответствовать следующим требованиям:</text:p>
      <text:p text:style-name="Нормальный"><text:bookmark-start text:name="anchor1032"/><text:bookmark-end text:name="anchor1032"/>1) вся размещаемая на сайте информация должна быть доступна пользователям информацией путем последовательного перехода по гиперссылкам, начиная с главной страницы сайта;</text:p>
      <text:p text:style-name="Нормальный"><text:bookmark-start text:name="anchor1033"/><text:bookmark-end text:name="anchor1033"/>2) пользователю информацией должна предоставляться информация о структуре сайта и местоположении отображаемой страницы в этой структуре;</text:p>
      <text:p text:style-name="Нормальный"><text:bookmark-start text:name="anchor1034"/><text:bookmark-end text:name="anchor1034"/>3) на каждой странице сайта должны быть размещены: главное меню, явно обозначенная ссылка на главную страницу, ссылка на карту сайта, наименование представительного органа;</text:p>
      <text:p text:style-name="Нормальный"><text:bookmark-start text:name="anchor1035"/><text:bookmark-end text:name="anchor1035"/>4) заголовки и подписи на страницах должны описывать содержание (назначение) данной страницы, наименование текущего раздела и отображаемого документа, наименование страницы, описывающее ее содержание (назначение), должно отображаться в заголовке окна веб-обозревателя;</text:p>
      <text:p text:style-name="Нормальный"><text:bookmark-start text:name="anchor1036"/><text:bookmark-end text:name="anchor1036"/>5) текстовый адрес каждой страницы в сети Интернет (универсальный указатель ресурса, URL) должен соответствовать ее содержанию (назначению).</text:p>
      <text:p text:style-name="P38">Информация об изменениях:</text:p>
      <text:p text:style-name="Информацияоверсии"><text:bookmark-start text:name="anchor191"/><text:bookmark-end text:name="anchor191"/>Пункт 19-1 изменен с 1 апреля 2026 г. -<text:s/><text:a xlink:href="https://internet.garant.ru/document/redirect/413990654/8" office:target-frame-name="_top" xlink:show="replace">Решение</text:a><text:s/>Магнитогорского городского Собрания депутатов от 24 марта 2026 г. N 39</text:p>
      <text:p text:style-name="Информацияоверсии">Изменения<text:s/><text:a xlink:href="https://internet.garant.ru/document/redirect/413990654/4" office:target-frame-name="_top" xlink:show="replace">распространяют</text:a><text:s/>свое действие на правоотношения, возникшие с 1 марта 2026 г.</text:p>
      <text:p text:style-name="Информацияоверсии"><text:a xlink:href="https://internet.garant.ru/document/redirect/411821297/191" office:target-frame-name="_top" xlink:show="replace">См. предыдущую редакцию</text:a></text:p>
      <text:p text:style-name="Нормальный">19-1. Обеспечение условий доступности сайта для инвалидов по зрению осуществляется в соответствии с<text:s/><text:a xlink:href="https://internet.garant.ru/document/redirect/413612136/1000" office:target-frame-name="_top" xlink:show="replace">требованиями</text:a><text:s/>к<text:s/>обеспечению для инвалидов по зрению доступности информации о деятельности государственных органов и органов местного самоуправления, содержащейся на официальных сайтах государственных органов, органов местного самоуправления и подведомственных им организаций в информационно-телекоммуникационной сети "Интернет", утвержденными Правительством Российской Федерации.</text:p>
      <text:p text:style-name="Нормальный"><text:bookmark-start text:name="anchor1037"/><text:bookmark-end text:name="anchor1037"/>20. Защита информации, размещаемой на сайте, от уничтожения, изменения и блокирования доступа к ней обеспечивается в соответствии с требованиями, установленными<text:s/><text:a xlink:href="https://internet.garant.ru/document/redirect/194874/23" office:target-frame-name="_top" xlink:show="replace">законодательством</text:a>.</text:p>
      <text:p text:style-name="Нормальный"/>
      <text:h text:style-name="Заголовок1" text:outline-level="1"><text:bookmark-start text:name="anchor1038"/><text:bookmark-end text:name="anchor1038"/>4. Ответственность за нарушение настоящего положения</text:h>
      <text:p text:style-name="Нормальный"/>
      <text:p text:style-name="Нормальный"><text:bookmark-start text:name="anchor1039"/><text:bookmark-end text:name="anchor1039"/>21. Ответственность за полноту, точность, корректность, актуальность информации, размещенной на сайте, соблюдение периодичности размещения и сроков обновления информации,<text:s/><text:soft-page-break/>осуществление иных обязанностей в пределах их компетенции несут работники городского Собрания.</text:p>
      <text:p text:style-name="Нормальный">Ответственность в соответствии с<text:s/><text:a xlink:href="https://internet.garant.ru/document/redirect/12125268/192" office:target-frame-name="_top" xlink:show="replace">законодательством</text:a><text:s/>за работу сайта несет администратор сайта и (или) иная организация, выбранные в порядке, установленном законодательством.</text:p>
      <text:p text:style-name="Нормальный"><text:bookmark-start text:name="anchor1040"/><text:bookmark-end text:name="anchor1040"/>22. За некачественное и (или) несвоевременное исполнение обязанностей виновные лица несут ответственность в соответствии с<text:s/><text:a xlink:href="https://internet.garant.ru/document/redirect/12125268/192" office:target-frame-name="_top" xlink:show="replace">законодательством</text:a><text:s/>Российской Федерации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  <style:style style:name="T14" style:parent-style-name="Основнойшрифтабзаца" style:family="text">
      <style:text-properties style:font-name-asian="Times New Roman" style:font-name-complex="Times New Roman"/>
    </style:style>
    <style:style style:name="T15" style:parent-style-name="Основнойшрифтабзаца" style:family="text">
      <style:text-properties style:font-name-asian="Times New Roman" style:font-name-complex="Times New Roman"/>
    </style:style>
    <style:style style:name="T16" style:parent-style-name="Основнойшрифтабзаца" style:family="text"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>Решение Магнитогорского городского Собрания депутатов Челябинской области от 29 ноября 2022 г. N ...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span text:style-name="T14"><text:page-number text:fixed="false">3</text:page-number></text:span><text:span text:style-name="T15">/</text:span><text:span text:style-name="T16"><text:page-count style:num-format="1">5</text:page-count></text:span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User</dc:creator>
    <meta:creation-date>2026-08-07T05:11:00Z</meta:creation-date>
    <dc:date>2026-08-07T05:11:00Z</dc:date>
    <meta:template xlink:href="Normal" xlink:type="simple"/>
    <meta:editing-cycles>2</meta:editing-cycles>
    <meta:editing-duration>PT0S</meta:editing-duration>
    <meta:user-defined meta:name="Company">НПП "Гарант-Сервис"</meta:user-defined>
    <meta:document-statistic meta:page-count="5" meta:paragraph-count="31" meta:word-count="2387" meta:character-count="15967" meta:row-count="113" meta:non-whitespace-character-count="13611"/>
  </office:meta>
</office:document-meta>
</file>